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-">
        <style:list-level-properties text:space-before="0.1638in" text:min-label-width="0.25in" text:list-level-position-and-space-mode="label-alignment">
          <style:list-level-label-alignment text:label-followed-by="listtab" fo:margin-left="0.4138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972in" text:min-label-width="0.3333in" text:list-level-position-and-space-mode="label-alignment">
          <style:list-level-label-alignment text:label-followed-by="listtab" fo:margin-left="0.830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0" style:family="table-column">
      <style:table-column-properties style:column-width="1.2451in"/>
    </style:style>
    <style:style style:name="TableColumn21" style:family="table-column">
      <style:table-column-properties style:column-width="1.5368in"/>
    </style:style>
    <style:style style:name="TableColumn22" style:family="table-column">
      <style:table-column-properties style:column-width="1.1493in"/>
    </style:style>
    <style:style style:name="TableColumn23" style:family="table-column">
      <style:table-column-properties style:column-width="0.4076in"/>
    </style:style>
    <style:style style:name="TableColumn24" style:family="table-column">
      <style:table-column-properties style:column-width="0.643in"/>
    </style:style>
    <style:style style:name="TableColumn25" style:family="table-column">
      <style:table-column-properties style:column-width="0.4861in"/>
    </style:style>
    <style:style style:name="TableColumn26" style:family="table-column">
      <style:table-column-properties style:column-width="0.8611in"/>
    </style:style>
    <style:style style:name="Table19" style:family="table">
      <style:table-properties style:width="6.3291in" style:rel-width="107.3%" fo:margin-left="-0.2208in" table:align="left"/>
    </style:style>
    <style:style style:name="TableRow27" style:family="table-row">
      <style:table-row-properties style:min-row-height="0.3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Row43" style:family="table-row">
      <style:table-row-properties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indent="1.0833in"/>
      <style:text-properties style:font-name="標楷體" style:font-name-asian="標楷體"/>
    </style:style>
    <style:style style:name="TableRow62" style:family="table-row">
      <style:table-row-properties style:min-row-height="3.9847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Times New Roman" style:font-name-asian="標楷體" style:font-name-complex="Times New Roman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Times New Roman" style:font-name-asian="標楷體" style:font-name-complex="Times New Roma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新細明體" style:font-name-asian="新細明體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text-properties style:font-name="標楷體" style:font-name-asian="標楷體"/>
    </style:style>
    <style:style style:name="P98" style:parent-style-name="內文" style:family="paragraph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style:text-underline-type="single" style:text-underline-style="solid" style:text-underline-width="bold" style:text-underline-mode="continuous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 fo:color="#A6A6A6"/>
    </style:style>
    <style:style style:name="P108" style:parent-style-name="內文" style:family="paragraph">
      <style:text-properties style:font-name="標楷體" style:font-name-asian="標楷體" fo:color="#A6A6A6"/>
    </style:style>
    <style:style style:name="T109" style:parent-style-name="預設段落字型" style:family="text">
      <style:text-properties style:font-name="標楷體" style:font-name-asian="標楷體" fo:color="#A6A6A6"/>
    </style:style>
    <style:style style:name="T110" style:parent-style-name="預設段落字型" style:family="text">
      <style:text-properties style:font-name="標楷體" style:font-name-asian="標楷體" fo:color="#A6A6A6"/>
    </style:style>
    <style:style style:name="T111" style:parent-style-name="預設段落字型" style:family="text">
      <style:text-properties style:font-name="Times New Roman" style:font-name-asian="標楷體" style:font-name-complex="Times New Roman" fo:color="#A6A6A6"/>
    </style:style>
    <style:style style:name="T112" style:parent-style-name="預設段落字型" style:family="text">
      <style:text-properties style:font-name="標楷體" style:font-name-asian="標楷體" fo:color="#A6A6A6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text-properties style:font-name="標楷體" style:font-name-asian="標楷體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1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122" style:family="table-column">
      <style:table-column-properties style:column-width="2.9034in"/>
    </style:style>
    <style:style style:name="TableColumn123" style:family="table-column">
      <style:table-column-properties style:column-width="3.1763in"/>
    </style:style>
    <style:style style:name="Table121" style:family="table">
      <style:table-properties style:width="6.0798in" fo:margin-left="0in" table:align="left"/>
    </style:style>
    <style:style style:name="TableRow124" style:family="table-row">
      <style:table-row-properties style:min-row-height="0.2347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130" style:family="table-row">
      <style:table-row-properties style:min-row-height="1.4597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150%"/>
      <style:text-properties style:font-name="標楷體" style:font-name-asian="標楷體"/>
    </style:style>
    <style:style style:name="P133" style:parent-style-name="內文" style:family="paragraph">
      <style:paragraph-properties fo:line-height="150%"/>
      <style:text-properties style:font-name="標楷體" style:font-name-asian="標楷體"/>
    </style:style>
    <style:style style:name="P134" style:parent-style-name="內文" style:family="paragraph">
      <style:paragraph-properties fo:line-height="150%"/>
      <style:text-properties style:font-name="標楷體" style:font-name-asian="標楷體"/>
    </style:style>
    <style:style style:name="P135" style:parent-style-name="內文" style:family="paragraph">
      <style:paragraph-properties fo:line-height="150%"/>
      <style:text-properties style:font-name="標楷體" style:font-name-asian="標楷體"/>
    </style:style>
    <style:style style:name="P136" style:parent-style-name="內文" style:family="paragraph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margin-top="0.075in" fo:line-height="150%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/>
    </style:style>
    <style:style style:name="T142" style:parent-style-name="預設段落字型" style:family="text">
      <style:text-properties style:font-name="Times New Roman" style:font-name-asian="標楷體" style:font-name-complex="Times New Roman" fo:color="#000000"/>
    </style:style>
    <style:style style:name="P143" style:parent-style-name="內文" style:family="paragraph">
      <style:paragraph-properties fo:line-height="150%"/>
      <style:text-properties style:font-name="Times New Roman" style:font-name-asian="標楷體" style:font-name-complex="Times New Roman" fo:color="#000000"/>
    </style:style>
    <style:style style:name="P144" style:parent-style-name="內文" style:family="paragraph">
      <style:paragraph-properties fo:line-height="150%"/>
      <style:text-properties style:font-name="Times New Roman" style:font-name-asian="標楷體" style:font-name-complex="Times New Roman" fo:color="#000000"/>
    </style:style>
    <style:style style:name="P145" style:parent-style-name="內文" style:family="paragraph">
      <style:text-properties style:font-name="Times New Roman" style:font-name-asian="標楷體" style:font-name-complex="Times New Roman" fo:color="#000000"/>
    </style:style>
    <style:style style:name="T146" style:parent-style-name="預設段落字型" style:family="text">
      <style:text-properties style:font-name="Times New Roman" style:font-name-asian="標楷體" style:font-name-complex="Times New Roman" fo:color="#000000"/>
    </style:style>
    <style:style style:name="T147" style:parent-style-name="預設段落字型" style:family="text">
      <style:text-properties style:font-name="Times New Roman" style:font-name-asian="標楷體" style:font-name-complex="Times New Roman" fo:color="#000000"/>
    </style:style>
    <style:style style:name="T148" style:parent-style-name="預設段落字型" style:family="text">
      <style:text-properties style:font-name="Times New Roman" style:font-name-asian="標楷體" style:font-name-complex="Times New Roman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P150" style:parent-style-name="內文" style:family="paragraph">
      <style:text-properties style:font-name="標楷體" style:font-name-asian="標楷體"/>
    </style:style>
    <style:style style:name="P151" style:parent-style-name="內文" style:family="paragraph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長庚大學電腦</text:span><text:span text:style-name="T3">IP</text:span><text:span text:style-name="T4">位</text:span><text:span text:style-name="T5">址</text:span><text:span text:style-name="T6">申請表</text:span></text:p>
      <text:p text:style-name="內文"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s text:c="2"/>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申請日期: <text:s text:c="2"/><text:s/><text:s/>年<text:s/><text:s/><text:s/><text:s/>月<text:s/><text:s text:c="2"/><text:s/>日</text:p>
          </table:table-cell>
          <table:covered-table-cell/>
          <table:table-cell table:style-name="TableCell30" table:number-columns-spanned="5">
            <text:p text:style-name="P31">收件編號 :</text:p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2">
            <text:p text:style-name="P34">申請人</text:p>
          </table:table-cell>
          <table:table-cell table:style-name="TableCell35">
            <text:p text:style-name="P36">姓 <text:s text:c="7"/>名</text:p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>職稱</text:p>
          </table:table-cell>
          <table:table-cell table:style-name="TableCell41" table:number-column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>
            <text:p text:style-name="P46">電子郵件帳號</text:p>
          </table:table-cell>
          <table:table-cell table:style-name="TableCell47" table:number-columns-spanned="3">
            <text:p text:style-name="P48"><text:s text:c="9"/> <text:s text:c="3"/></text:p>
          </table:table-cell>
          <table:covered-table-cell/>
          <table:covered-table-cell/>
          <table:table-cell table:style-name="TableCell49">
            <text:p text:style-name="P50">分機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部門/系所</text:p>
          </table:table-cell>
          <table:table-cell table:style-name="TableCell56">
            <text:p text:style-name="P57"/>
          </table:table-cell>
          <table:table-cell table:style-name="TableCell58">
            <text:p text:style-name="P59">電腦位置</text:p>
          </table:table-cell>
          <table:table-cell table:style-name="TableCell60" table:number-columns-spanned="4">
            <text:p text:style-name="P61">大樓 <text:s text:c="5"/>樓</text:p>
          </table:table-cell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7">
            <text:p text:style-name="內文"><text:span text:style-name="T64">以</text:span><text:span text:style-name="T65">下配發</text:span><text:span text:style-name="T66">IP</text:span><text:span text:style-name="T67">位</text:span><text:span text:style-name="T68">址</text:span><text:span text:style-name="T69">僅供本人教學與</text:span><text:span text:style-name="T70">研究</text:span><text:span text:style-name="T71">使</text:span><text:span text:style-name="T72">用，茲保證</text:span><text:span text:style-name="T73">遵守</text:span><text:span text:style-name="T74">學術網路相關作業規定</text:span><text:span text:style-name="T75">，</text:span><text:span text:style-name="T76">恪遵使用原則</text:span><text:span text:style-name="T77">及</text:span><text:span text:style-name="T78">智慧財</text:span><text:span text:style-name="T79">產權</text:span><text:span text:style-name="T80">規範</text:span><text:span text:style-name="T81">，</text:span><text:span text:style-name="T82">亦不</text:span><text:span text:style-name="T83">得</text:span><text:span text:style-name="T84">將</text:span><text:span text:style-name="T85">IP</text:span><text:span text:style-name="T86">位址</text:span><text:span text:style-name="T87">借予他人使用。離職、調職、畢業</text:span><text:span text:style-name="T88">或</text:span><text:span text:style-name="T89">更換</text:span><text:span text:style-name="T90">電腦擺放位置時，</text:span><text:span text:style-name="T91">將</text:span><text:span text:style-name="T92">主動提出取消或變更</text:span><text:span text:style-name="T93">位</text:span><text:span text:style-name="T94">址</text:span><text:span text:style-name="T95">；</text:span><text:span text:style-name="T96">若因以上疏忽致網址為他人所用或影響他人權益，導致學校之損失，本人願負全部責任。</text:span></text:p>
            <text:p text:style-name="P97"/>
            <text:p text:style-name="P98">IP使用設備名稱：</text:p>
            <text:p text:style-name="內文"><text:span text:style-name="T99">□個人電腦 <text:s text:c="2"/>□筆記型電腦 <text:s text:c="2"/>□印表機 <text:s text:c="2"/>□其他：</text:span><text:span text:style-name="T100"><text:s text:c="14"/></text:span></text:p>
            <text:p text:style-name="P101"/>
            <text:p text:style-name="P102">系主任/部門主管簽章:­­­­­____________<text:s/><text:s text:c="2"/>申請人簽章:____________<text:s/></text:p>
            <text:p text:style-name="P103"/>
            <text:p text:style-name="P104">此 致</text:p>
            <text:p text:style-name="P105">長庚大學 資訊中心<text:s/></text:p>
            <text:p text:style-name="P106"/>
            <text:p text:style-name="P107">資訊中心承辦人:_________________<text:s/><text:s text:c="2"/>結案日期: <text:s text:c="3"/>年 <text:s text:c="2"/>月 <text:s text:c="2"/>日</text:p>
            <text:p text:style-name="P108"/>
            <text:p text:style-name="內文"><text:span text:style-name="T109">配</text:span><text:span text:style-name="T110">發</text:span><text:span text:style-name="T111">IP</text:span><text:span text:style-name="T112">網址:___________________</text:span></text:p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4"/>
      <text:p text:style-name="P115">---------------------------------------------------------------------</text:p>
      <text:p text:style-name="P116"/>
      <text:p text:style-name="P117"><text:span text:style-name="T118">申請</text:span><text:span text:style-name="T119">IP</text:span><text:span text:style-name="T120">回聯</text:span></text:p>
      <table:table table:style-name="Table121">
        <table:table-columns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申請單位填寫欄<text:s/>(申請者填寫)</text:p>
          </table:table-cell>
          <table:table-cell table:style-name="TableCell127">
            <text:p text:style-name="內文"><text:span text:style-name="T128">資訊中心填寫欄</text:span><text:span text:style-name="T129">(資訊中心填寫)</text:span></text:p>
          </table:table-cell>
        </table:table-row>
        <table:table-row table:style-name="TableRow130">
          <table:table-cell table:style-name="TableCell131">
            <text:p text:style-name="P132">電腦位置： <text:s text:c="4"/><text:s text:c="4"/><text:s/>大樓 <text:s text:c="5"/>樓</text:p>
            <text:p text:style-name="P133">部門/系所：</text:p>
            <text:p text:style-name="P134">姓 <text:s text:c="4"/>名：</text:p>
            <text:p text:style-name="P135">分<text:s text:c="5"/>機：</text:p>
            <text:p text:style-name="P136"/>
          </table:table-cell>
          <table:table-cell table:style-name="TableCell137">
            <text:p text:style-name="P138"><text:span text:style-name="T139">配</text:span><text:span text:style-name="T140">發</text:span><text:span text:style-name="T141">IP</text:span><text:span text:style-name="T142">：</text:span></text:p>
            <text:p text:style-name="P143">子網路遮罩：</text:p>
            <text:p text:style-name="P144">預設閘道：</text:p>
            <text:p text:style-name="P145">慣用DNS伺服器：</text:p>
            <text:p text:style-name="內文"><text:span text:style-name="T146">其他</text:span><text:span text:style-name="T147">DNS</text:span><text:span text:style-name="T148">伺服器</text:span><text:span text:style-name="T149">：</text:span></text:p>
          </table:table-cell>
        </table:table-row>
      </table:table>
      <text:p text:style-name="P150"/>
      <text:p text:style-name="P151"><text:s text:c="11"/></text:p>
      <text:p text:style-name="內文"><text:span text:style-name="T152"><text:s text:c="12"/></text:span><text:span text:style-name="T153">資訊中心承辦人：</text:span><text:span text:style-name="T154"><text:s text:c="20"/></text:span><text:span text:style-name="T155">日期：<text:s/></text:span><text:span text:style-name="T156"><text:s/></text:span><text:span text:style-name="T157"><text:s/></text:span><text:span text:style-name="T158"><text:s/>年<text:s/></text:span><text:span text:style-name="T159"><text:s/></text:span><text:span text:style-name="T160"><text:s/></text:span><text:span text:style-name="T161"><text:s/></text:span><text:span text:style-name="T162">月</text:span><text:span text:style-name="T163"><text:s/></text:span><text:span text:style-name="T164"><text:s text:c="2"/></text:span><text:span text:style-name="T165"><text:s/></text:span><text:span text:style-name="T16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1638in" text:min-label-width="0.25in" text:list-level-position-and-space-mode="label-alignment">
          <style:list-level-label-alignment text:label-followed-by="listtab" fo:margin-left="0.4138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972in" text:min-label-width="0.3333in" text:list-level-position-and-space-mode="label-alignment">
          <style:list-level-label-alignment text:label-followed-by="listtab" fo:margin-left="0.830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1.1812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user</dc:creator>
    <meta:creation-date>2026-08-20T08:55:00Z</meta:creation-date>
    <dc:date>2026-08-20T08:55:00Z</dc:date>
    <meta:print-date>2022-03-08T08:4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0" meta:character-count="741" meta:row-count="5" meta:non-whitespace-character-count="632"/>
  </office:meta>
</office:document-meta>
</file>